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ahoma" svg:font-family="Tahoma" style:font-family-generic="system" style:font-pitch="variable"/>
    <style:font-face style:name="Tinos" svg:font-family="Tinos" style:font-pitch="variable"/>
  </office:font-face-decls>
  <office:automatic-styles>
    <style:style style:name="P1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nos" fo:font-size="12pt" fo:letter-spacing="normal" style:font-size-asian="12pt" style:font-size-complex="12pt"/>
    </style:style>
    <style:style style:name="P2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orphans="2" fo:widows="2" fo:text-indent="1.27cm" style:auto-text-indent="false"/>
      <style:text-properties fo:font-variant="normal" fo:text-transform="none" fo:color="#000000" loext:opacity="100%" style:font-name="Tinos" fo:font-size="12pt" fo:letter-spacing="normal" style:font-size-asian="12pt" style:font-size-complex="12pt"/>
    </style:style>
    <style:style style:name="P3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1.27cm" style:auto-text-indent="false"/>
      <style:text-properties fo:font-variant="normal" fo:text-transform="none" fo:color="#000000" loext:opacity="100%" style:font-name="Tinos" fo:font-size="12pt" fo:letter-spacing="normal" fo:font-style="normal" fo:font-weight="normal" style:font-size-asian="12pt" style:font-size-complex="12pt"/>
    </style:style>
    <style:style style:name="P4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1.27cm" style:auto-text-indent="false"/>
      <style:text-properties fo:font-variant="normal" fo:text-transform="none" fo:color="#000000" loext:opacity="100%" style:font-name="Tinos" fo:font-size="12pt" fo:letter-spacing="normal" fo:font-style="normal" fo:font-weight="normal" officeooo:paragraph-rsid="00153da4" style:font-size-asian="12pt" style:font-size-complex="12pt"/>
    </style:style>
    <style:style style:name="P5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1.27cm" style:auto-text-indent="false"/>
      <style:text-properties fo:font-variant="normal" fo:text-transform="none" fo:color="#000000" loext:opacity="100%" style:font-name="Tinos" fo:font-size="12pt" fo:letter-spacing="normal" style:font-size-asian="12pt" style:font-size-complex="12pt"/>
    </style:style>
    <style:style style:name="P6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1.27cm" style:auto-text-indent="false"/>
      <style:text-properties fo:font-variant="normal" fo:text-transform="none" fo:color="#000000" loext:opacity="100%" style:font-name="Tinos" fo:font-size="12pt" fo:letter-spacing="normal" officeooo:paragraph-rsid="00153da4" style:font-size-asian="12pt" style:font-size-complex="12pt"/>
    </style:style>
    <style:style style:name="P7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nos" fo:font-size="12pt" fo:letter-spacing="normal" fo:font-style="normal" fo:font-weight="normal" officeooo:paragraph-rsid="00153da4" style:font-size-asian="12pt" style:font-size-complex="12pt"/>
    </style:style>
    <style:style style:name="P8" style:family="paragraph" style:parent-style-name="Standard">
      <style:paragraph-properties fo:text-align="justify" style:justify-single-word="false"/>
      <style:text-properties style:font-name="Tinos" fo:font-size="12pt" style:font-size-asian="12pt" style:font-size-complex="12pt"/>
    </style:style>
    <style:style style:name="T1" style:family="text">
      <style:text-properties fo:font-style="normal" fo:font-weight="normal"/>
    </style:style>
    <style:style style:name="T2" style:family="text">
      <style:text-properties fo:font-style="normal" fo:font-weight="normal" officeooo:rsid="0015a50e"/>
    </style:style>
    <style:style style:name="T3" style:family="text">
      <style:text-properties officeooo:rsid="00153da4"/>
    </style:style>
    <style:style style:name="T4" style:family="text">
      <style:text-properties officeooo:rsid="0014295e"/>
    </style:style>
    <style:style style:name="T5" style:family="text">
      <style:text-properties fo:font-style="normal" fo:font-weight="normal" officeooo:rsid="0014295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№<text:span text:style-name="T1">2-</text:span><text:span text:style-name="T2">А</text:span><text:span text:style-name="T1">156/2024</text:span></text:p>
      <text:p text:style-name="P2">        <text:span text:style-name="T1">Р Е Ш Е Н И Е</text:span></text:p>
      <text:p text:style-name="P2">     <text:span text:style-name="T1">ИМЕНЕМ РОССИЙСКОЙ ФЕДЕРАЦИИ</text:span></text:p>
      <text:p text:style-name="P2"><text:span text:style-name="T1"/></text:p>
      <text:p text:style-name="P3">24 июня 2024 года                            <text:tab/><text:tab/><text:tab/><text:tab/><text:tab/><text:tab/> с.Красное</text:p>
      <text:p text:style-name="P3">Становлянский районный суд Липецкой области в составе:</text:p>
      <text:p text:style-name="P3">председательствующего <text:tab/><text:tab/>Шумилиной Л.М.</text:p>
      <text:p text:style-name="P3">при секретаре <text:tab/><text:tab/><text:tab/>Хорошиловой С.А.</text:p>
      <text:p text:style-name="P4">рассмотрев гражданское дело по иску Территориального отдела <text:span text:style-name="T3">Управления Роспотребнадзора</text:span> по Липецкой области в Лебедянском и Краснинском районах к МУП об устранении нарушений санитарного законодательства, –</text:p>
      <text:p text:style-name="P3"/>
      <text:p text:style-name="P2">        <text:span text:style-name="T1">У С Т А Н О В И Л :</text:span></text:p>
      <text:p text:style-name="P5"><text:span text:style-name="T1"/></text:p>
      <text:p text:style-name="P3">Территориальный отдел Управления Роспотребнадзора по Липецкой области в <text:span text:style-name="T4">K</text:span>ебедянском и Краснинском районах (далее по тексту – территориальный отдел Роспотребнадзора) в интересах неопределенного круга лиц обратился в суд с иском к МУП о возложении обязанности по приведению качества питьевой воды, подаваемой через артезианскую скважину (ГВК), расположенную в с. <text:s/>(ул.), в соответствии с требованиями СанпиН 1.2.3685, мотивируя свои требования тем, что в ходе произведенного лабораторного контроля качества воды 21.04.2023 года выявлен факт подачи абонентам с. через централизованную систему водоснабжения питьевой воды, не соответствующей требованиям СанПиН 1.2.3685-21 «Гигиенические нормативы и требования к обеспечению безопасности и (или) безвредности для человека факторов среды обитания» по содержанию нитратов - согласно представленному протоколу лабораторных исследований, испытаний филиала ФБУЗ «Центр гигиены и эпидемиологии в Липецкой области» в Лебедянском районе № МЛ.03.2.302 от 21.04.2023, в отобранной и исследованной пробе воды питьевой из артезианской скважины № по ГВК <text:s/>с. <text:s/>(центр села, ул. ) <text:s/>содержание нитратов составляет 65,5+9,8 мг/л, при гигиеническом нормативе – не более 45 мг/л.</text:p>
      <text:p text:style-name="P5">    <text:span text:style-name="T1">В судебном заседании представитель истца по доверенности Феоктистова М.В. иск поддержала и сослалась на доводы, изложенные выше.</text:span></text:p>
      <text:p text:style-name="P5">    <text:span text:style-name="T1">Просила возложить на ответчика обязанность осуществить мероприятия по приведению качества питьевой воды, подаваемой через артезианскую скважину (ГВК ), расположенную в с.(у</text:span><text:span text:style-name="T5">л.</text:span><text:span text:style-name="T1">), в соответствии с требованиями СанпиН 1.2.3685, в срок до 01.10.2025 года, который обоснован ответчиком в соответствующей письменной информации о разработке проектной документации на строительство скважины.</text:span></text:p>
      <text:p text:style-name="P5">    <text:span text:style-name="T1">Представитель ответчика по доверенности Меркулова Н.С. в судебное заседание не явилась; о времени и месте рассмотрения дела надлежащим образом извещена; в письменном заявлении просила рассмотреть дело в её отсутствие, указав на признание иска.</text:span></text:p>
      <text:p text:style-name="P5">    <text:span text:style-name="T1">Изучив материалы дела, суд находит исковые требования обоснованными и подлежащими удовлетворению.</text:span></text:p>
      <text:p text:style-name="P5">    <text:span text:style-name="T1">Признание иска представителем ответчика МУП закону не противоречит и не нарушает прав и законных интересов других лиц.</text:span></text:p>
      <text:p text:style-name="P5">    <text:span text:style-name="T1">В связи с этим суд принимает признание иска ответчиком по настоящему делу.</text:span></text:p>
      <text:p text:style-name="P5"><text:soft-page-break/>    <text:span text:style-name="T1">В соответствии со ст. 173 Гражданского процессуального кодекса Российской Федерации при признании ответчиком иска и принятии его судом принимается решение об удовлетворении заявленных истцом требований.</text:span></text:p>
      <text:p text:style-name="P5">    <text:span text:style-name="T1">В соответствии с ч. 2 ст. 206 Гражданского процессуального кодекса Российской Федерации в случае, если действия, которые ответчик обязан совершить по решению суда, могут быть совершены только ответчиком, суд устанавливает в решении срок, в течение которого решение суда должно быть исполнено; решение суда, обязывающее организацию совершить определенные действия (исполнить решение суда), не связанные с передачей имущества или денежных сумм, исполняется их руководителем в установленный срок.</text:span></text:p>
      <text:p text:style-name="P5">    <text:span text:style-name="T1">На основании изложенного и руководствуясь ст. 14 Федерального закона от 06.10.2013 года № 131-ФЗ «Об общих принципах организации местного самоуправления в Российской Федерации», ст. 19 Федерального закона от 21.12.1994 года № 69-ФЗ «О пожарной безопасности» ст.ст. 173,198 Гражданского процессуального кодекса Российской Федерации,-</text:span></text:p>
      <text:p text:style-name="P2">        <text:span text:style-name="T1">Р Е Ш И Л : <text:s/></text:span></text:p>
      <text:p text:style-name="P2"><text:span text:style-name="T1"/></text:p>
      <text:p text:style-name="P3"><text:s text:c="4"/>иск Территориального отдела УПРАВЛЕНИЯ РОСПОТРЕБНАДЗОРА по Липецкой области в Лебедянском и Краснинском районах (ИНН, ОГРН) удовлетворить.</text:p>
      <text:p text:style-name="P5">    <text:span text:style-name="T1">Обязать МУП (ИНН, ОГРН) в срок до 01.10.2025 года привести качество питьевой воды, подаваемой через артезианскую скважину (ГВК), расположенную в с. (ул.) Краснинского района Липецкой области, в соответствии с требованиями СанПиН 1.2.3685-21 «Гигиенические нормативы и требования к обеспечению безопасности и (или) безвредности для человека факторов среды обитания».</text:span></text:p>
      <text:p text:style-name="P6">    <text:span text:style-name="T1">Решение может быть обжаловано в апелляционном порядке в Липецкий областной суд через Становлянский районный суд в течение месяца со дня вынесения.</text:span></text:p>
      <text:p text:style-name="P6"><text:span text:style-name="T1"/></text:p>
      <text:p text:style-name="P6"><text:span text:style-name="T1"/></text:p>
      <text:p text:style-name="P7"><text:tab/> <text:s text:c="3"/>Судья            <text:tab/><text:tab/><text:tab/><text:tab/><text:tab/><text:tab/><text:tab/><text:tab/> <text:s text:c="2"/>Л.М.Шумилина</text:p>
      <text:p text:style-name="P8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ahoma" svg:font-family="Tahoma" style:font-family-generic="system" style:font-pitch="variable"/>
    <style:font-face style:name="Tinos" svg:font-family="Tino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Tahoma" style:font-size-asian="10.5pt" style:language-asian="zh" style:country-asian="CN" style:font-name-complex="Droid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Tahoma" style:font-size-asian="10.5pt" style:language-asian="zh" style:country-asian="CN" style:font-name-complex="Droid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Tahoma" style:font-family-asian="Tahoma" style:font-family-generic-asian="system" style:font-pitch-asian="variable" style:font-size-asian="14pt" style:font-name-complex="Droid Sans1" style:font-family-complex="'Droid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" style:font-family-complex="'Droid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Droid Sans" style:font-family-complex="'Droid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" style:font-family-complex="'Droid Sans'" style:font-family-generic-complex="swiss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14T08:36:34.272709883</meta:creation-date>
    <dc:date>2025-05-15T10:46:13.706239463</dc:date>
    <meta:editing-duration>PT9M19S</meta:editing-duration>
    <meta:editing-cycles>5</meta:editing-cycles>
    <meta:generator>LibreOffice/24.8.3.2$Linux_X86_64 LibreOffice_project/480$Build-2</meta:generator>
    <meta:document-statistic meta:table-count="0" meta:image-count="0" meta:object-count="0" meta:page-count="2" meta:paragraph-count="24" meta:word-count="578" meta:character-count="4520" meta:non-whitespace-character-count="3814"/>
  </office:meta>
</office:document-meta>
</file>