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, sans-serif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ahoma" svg:font-family="Tahoma" style:font-family-generic="system" style:font-pitch="variable"/>
    <style:font-face style:name="Tinos" svg:font-family="Tinos" style:font-pitch="variable"/>
  </office:font-face-decls>
  <office:automatic-styles>
    <style:style style:name="P1" style:family="paragraph" style:parent-style-name="Standard">
      <style:paragraph-properties fo:margin-left="0cm" fo:margin-right="0cm" fo:line-height="100%" fo:text-align="center" style:justify-single-word="false" fo:orphans="2" fo:widows="2" fo:text-indent="0cm" style:auto-text-indent="false"/>
      <style:text-properties fo:font-variant="normal" fo:text-transform="none" fo:color="#006699" loext:opacity="100%" style:font-name="Tinos" fo:font-size="12pt" fo:letter-spacing="normal" fo:font-style="normal" fo:font-weight="normal" style:font-size-asian="12pt" style:font-size-complex="12pt"/>
    </style:style>
    <style:style style:name="P2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1.27cm" style:auto-text-indent="false"/>
      <style:text-properties style:font-name="Tinos" fo:font-size="12pt" style:font-size-asian="12pt" style:font-size-complex="12pt"/>
    </style:style>
    <style:style style:name="P3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orphans="2" fo:widows="2" fo:text-indent="1.27cm" style:auto-text-indent="false"/>
      <style:text-properties fo:font-variant="normal" fo:text-transform="none" fo:color="#000000" loext:opacity="100%" style:font-name="Tinos" fo:font-size="12pt" fo:letter-spacing="normal" fo:font-style="normal" fo:font-weight="normal" style:font-size-asian="12pt" style:font-size-complex="12pt"/>
    </style:style>
    <style:style style:name="P4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1.27cm" style:auto-text-indent="false"/>
      <style:text-properties fo:font-variant="normal" fo:text-transform="none" fo:color="#000000" loext:opacity="100%" style:font-name="Tinos" fo:font-size="12pt" fo:letter-spacing="normal" fo:font-style="normal" fo:font-weight="normal" style:font-size-asian="12pt" style:font-size-complex="12pt"/>
    </style:style>
    <style:style style:name="P5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1.27cm" style:auto-text-indent="false"/>
      <style:text-properties fo:font-variant="normal" fo:text-transform="none" fo:color="#000000" loext:opacity="100%" style:font-name="Tinos" fo:font-size="12pt" fo:letter-spacing="normal" fo:font-style="normal" fo:font-weight="normal" officeooo:paragraph-rsid="0003de70" style:font-size-asian="12pt" style:font-size-complex="12pt"/>
    </style:style>
    <style:style style:name="P6" style:family="paragraph" style:parent-style-name="Standard">
      <style:paragraph-properties fo:line-height="100%"/>
      <style:text-properties style:font-name="Tinos" fo:font-size="12pt" style:font-size-asian="12pt" style:font-size-complex="12pt"/>
    </style:style>
    <style:style style:name="T1" style:family="text">
      <style:text-properties fo:font-variant="normal" fo:text-transform="none" fo:color="#000000" loext:opacity="100%" fo:letter-spacing="normal" fo:font-style="normal" fo:font-weight="normal" officeooo:rsid="0004b669"/>
    </style:style>
    <style:style style:name="T2" style:family="text">
      <style:text-properties fo:font-variant="normal" fo:text-transform="none" fo:color="#000000" loext:opacity="100%" fo:letter-spacing="normal" fo:font-style="normal" fo:font-weight="normal"/>
    </style:style>
    <style:style style:name="T3" style:family="text">
      <style:text-properties officeooo:rsid="0003de70"/>
    </style:style>
    <style:style style:name="T4" style:family="text">
      <style:text-properties officeooo:rsid="000604b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T1">№ </text:span><text:span text:style-name="T2">2-А151/2024</text:span></text:p>
      <text:p text:style-name="P3">Р Е Ш Е Н И Е</text:p>
      <text:p text:style-name="P3">ИМЕНЕМ РОССИЙСКОЙ ФЕДЕРАЦИИ</text:p>
      <text:p text:style-name="P3"/>
      <text:p text:style-name="P4">24 июня 2024 года                 <text:tab/><text:tab/><text:tab/> <text:s text:c="10"/>село Красное Липецкой области</text:p>
      <text:p text:style-name="P4"/>
      <text:p text:style-name="P4">Становлянский районный суд Липецкой области в составе:</text:p>
      <text:p text:style-name="P4">председательствующего <text:tab/><text:tab/>Родионова Е.И.,</text:p>
      <text:p text:style-name="P4">при секретаре      <text:s text:c="12"/><text:tab/><text:tab/>Ковыловой В.В.,</text:p>
      <text:p text:style-name="P4">рассмотрев в открытом судебном заседании в помещении суда гражданское дело по исковому заявлению Территориального отдела Управления Роспотребнадзора по Липецкой области в Лебедянском, Краснинском районах в интересах неопределенного круга лиц к <text:span text:style-name="T3">МУП </text:span>об обязании ответчика устранить нарушения санитарного законодательства,-</text:p>
      <text:p text:style-name="P4"/>
      <text:p text:style-name="P3">У С Т А Н О В И Л:</text:p>
      <text:p text:style-name="P3"/>
      <text:p text:style-name="P4">Территориальный отдел Управления Роспотребнадзора по Липецкой области в Лебедянском, Краснинском районах в интересах неопределенного круга лиц обратился в суд с иском к МУП о возложении обязанности в срок до 01.06.2025 обеспечить проведение мероприятий, направленных на приведение качества питьевой воды, подаваемой населению с. в водопроводную сеть артезианской скважиной (№ по ГВК ), расположенной в с. <text:s/>(южная окраина села) в соответствие с требованиями СанПиН 1.2.3685-21 «Гигиенические нормативы и требования к обеспечению безопасности и (или) безвредности для человека факторов среды обитания», ссылаясь на то, что в результате изучения данных производственного лабораторного контроля было установлено, что абонентам с. поставляется вода ненадлежащего качества. Указанные нарушения создают угрозу для нарушения прав граждан на охрану здоровья и благоприятную окружающую среду, создают угрозу жизни и здоровья.</text:p>
      <text:p text:style-name="P4">Представитель истца Территориального отдела Управления Роспотребнадзора по Липецкой области в Лебедянском, Краснинском районах в судебное заседание не явился, о времени месте судебного заседания о времени и месте судебного заседания извещен своевременно и надлежащим образом, в материалах дела имеются заявления с просьбой рассмотреть дело в свое отсутствие, в отзыве на письменное объяснение МУП от 17.06.2024 просил удовлетворить заявленные требования в полном объеме, указав на необоснованность доводов, изложенных в письменных объяснениях ответчика.</text:p>
      <text:p text:style-name="P4">Представитель ответчика МУП в судебное заседание не явился, о месте и времени судебного заседания извещен в установленном законом порядке, 27.05.2024 обратился с заявлением, в котором просил о рассмотрении дела в свое отсутствие, указав на то, что исковые требования не признает.</text:p>
      <text:p text:style-name="P4">Согласно письменным объяснениям от 16.05.2024 № 615 просил принять во внимание, что Согласно протоколу лабораторных испытаний ФБУЗ «Центр гигиены и эпидемиологии в Липецкой области» № 48-01-18/00870-24 от 28.02.2024 по скважине № по ГВК, Липецкая область, с. показатели питьевой воды из артезианской скважины находятся в пределах нормы. 15.02.2024 между администрацией Краснинского муниципального района и управлением жилищно-коммунального хозяйства Липецкой области было подписано соглашение № 10 «О предоставлении субсидий бюджету Краснинского муниципального района из областного бюджета на реализацию программ, наплавленных на организацию холодного водоснабжения населения и (или) водоотведения в части строительства, реконструкции (модернизации), приобретения объектов капитального строительства». Согласно Приложению № 1 к Соглашению № 10 от 15.02.2024 разработка проектной документации разведочно-эксплутационной и строительство скважины с. <text:s/>запланирована на 2025 год, а строительство <text:soft-page-break/>на 2026 год. Срок ввода объекта в эксплуатацию в соответствии с заключенным контрактом запланирован па 01.03.2027.</text:p>
      <text:p text:style-name="P4">Изучив материалы дела, суд находит иск обоснованным и подлежащим удовлетворению.</text:p>
      <text:p text:style-name="P4">В соответствии со ст. 46 Гражданского процессуального кодекса Российской Федерации в случаях, предусмотренных законом, органы государственной власти, органы местного самоуправления, организации или граждане вправе обратиться в суд с заявлением в защиту прав, свобод и законных интересов других лиц по их просьбе либо в защиту прав, свобод и законных интересов неопределенного круга лиц.</text:p>
      <text:p text:style-name="P4">Согласно пп. 2 п. 1 ст. 51 Федерального закона от 30.03.1999 № 52-ФЗ «О санитарно-эпидемиологическом благополучии населения» (<text:span text:style-name="T4">д</text:span>алее - Федеральный закон № 52-ФЗ) главные государственные санитарные врачи и их заместители наделены полномочиями предъявлять иски в суд в случае нарушения санитарного законодательства.</text:p>
      <text:p text:style-name="P4">Согласно п.п. 1,2 ст. 25 Федерального закона от 07.12.2011 <text:span text:style-name="T4">№</text:span> 416-ФЗ (ред. от 13.06.2023) "О водоснабжении и водоотведении" производственный контроль качества питьевой воды, горячей воды, подаваемой абонентам с использованием централизованных систем водоснабжения, включает в себя отбор проб воды, проведение лабораторных исследований и испытаний на соответствие воды установленным требованиям и контроль за выполнением санитарно-противоэпидемических (профилактических) мероприятий в процессе водоснабжения; производственный контроль качества питьевой воды, горячей воды осуществляется организацией, осуществляющей соответственно холодное водоснабжение или горячее водоснабжение. Порядок осуществления производственного контроля качества питьевой воды, горячей воды устанавливается Правительством Российской Федерации в соответствии с законодательством Российской Федерации в области обеспечения санитарно-эпидемиологического благополучия населения с учетом особенностей, предусмотренных настоящим Федеральным законом.</text:p>
      <text:p text:style-name="P4">В соответствии с Правилами осуществления производственного контроля качества и безопасности питьевой воды, горячей воды, утвержденными постановлением Правительства РФ от 06.01.2015 <text:span text:style-name="T4">№</text:span> 10 "О порядке осуществления производственного контроля качества и безопасности питьевой воды, горячей воды" отбор проб воды осуществляется организацией, осуществляющей водоснабжение, или по ее поручению иной организацией, действующей на основании договора с этой организацией; организация, осуществляющая водоснабжение, указывает данные, полученные по результатам лабораторных исследований и испытаний, проведенных в рамках производственного контроля, в журнале контроля качества воды, который ведется в бумажной форме или в электронном виде; оформленные результаты лабораторных исследований и испытаний являются документальным подтверждением соответствия либо несоответствия качества воды нормативным требованиям, предъявляемым к качеству воды законодательством Российской Федерации в области санитарно-эпидемиологического благополучия населения; организация, осуществляющая водоснабжение, в течение 3 рабочих дней со дня получения результатов лабораторных исследований и испытаний, свидетельствующих о несоответствии качества воды установленным требованиям, направляет территориальному органу выписку из журнала контроля качества воды (любым способом, позволяющим подтвердить факт и дату получения выписки территориальным органом).</text:p>
      <text:p text:style-name="P4">В соответствии со ст. 18 Федерального закона № 52-ФЗ, водные объекты, используемые в целях питьевого и хозяйственно - бытового водоснабжения, в том числе водные объекты, расположенные в границах городских и сельских населенных пунктов, не должны являться источниками биологических, химических и физических факторов вредного воздействия на человека. Критерии безопасности и (или) безвредности для человека водных объектов, в том числе предельно допустимые концентрации в воде химических, биологических веществ устанавливаются санитарными правилами.</text:p>
      <text:p text:style-name="P4"><text:soft-page-break/>В соответствии с п. 1 ст. 19 Федерального закона № 52-ФЗ питьевая вода должна быть безопасной в эпидемиологическом отношении, безвредной по химическому составу и должна иметь благоприятные органолептические свойства.</text:p>
      <text:p text:style-name="P4">Согласно п. 2 ст. 19 Федерального закона № 52-ФЗ, организации, осуществляющие холодное водоснабжение с использованием централизованных систем холодного водоснабжения, обязаны обеспечить соответствие качества питьевой воды указанных систем санитарно-эпидемиологическим требованиям.</text:p>
      <text:p text:style-name="P4">В соответствии с п. 3 ст. 39 Федерального закона № 52-ФЗ, соблюдение санитарных правил является обязательным для граждан, индивидуальных предпринимателей и юридических лиц.</text:p>
      <text:p text:style-name="P4">В соответствии со ст. 11 Федерального закона № 52-ФЗ, юридические лица в соответствии с осуществляемой ими деятельностью обязаны выполнять требования санитарного законодательства, а также постановлений, предписаний осуществляющих федеральный государственный санитарно-эпидемиологический надзор должностных лиц.</text:p>
      <text:p text:style-name="P4">Согласно Положения об Управлении Федеральной службы по надзору в сфере защиты прав потребителей и благополучия человека по Липецкой области, утвержденного приказом Федеральной службы по надзору в сфере защиты прав потребителей и благополучия человека от 10.07.2012 № 729, к полномочиям Управления относится деятельность по предупреждению, обнаружению, пресечению нарушений законодательства РФ в области обеспечения санитарно-эпидемиологического благополучия человека и защиты прав потребителей в целях охраны здоровья населения и среды обитания, а также применять предусмотренные законодательством Российской Федерации меры ограничительного, предупредительного и профилактического характера, направленные на недопущение и (или) пресечение нарушений юридическими лицами, индивидуальными предпринимателями и гражданами обязательных требований в установленной сфере деятельности, а также меры по ликвидации последствий указанных нарушений. Статьи 41, 42 Конституции РФ закрепляют права человека на охрану здоровья и благоприятную окружающую среду.</text:p>
      <text:p text:style-name="P4">Право граждан на охрану здоровья и благоприятную окружающую среду реализуется, в том числе, путем обеспечения санитарно-эпидемиологического благополучия.</text:p>
      <text:p text:style-name="P4">Федеральный закон от 30.03.1999 № 52 - ФЗ «О санитарно - эпидемиологическом благополучии населения» направлен на обеспечение санитарно-эпидемиологического благополучия населения как одного из основных условий реализации конституционных прав граждан на охрану здоровья и благоприятную окружающую среду.</text:p>
      <text:p text:style-name="P4">Санитарно - эпидемиологическое благополучие населения - состояние здоровья населения, среды обитания человека, при котором отсутствует вредное воздействие факторов среды обитания на человека, и обеспечиваются благоприятные условия его жизнедеятельности (ст.1 Федерального закона № 52 - ФЗ). Вредное воздействие на человека - воздействие факторов среды обитания, создающее угрозу жизни или здоровью человека либо угрозу жизни или здоровью будущих поколений.</text:p>
      <text:p text:style-name="P4">Согласно ст. 8 Федерального закона РФ № 52 - ФЗ, граждане имеют право на благоприятную среду обитания, факторы которой не оказывают вредного воздействия на человека.</text:p>
      <text:p text:style-name="P4">Санитарно - эпидемиологическое благополучие населения обеспечивается, помимо всего прочего, посредством выполнения санитарно - противоэпидемических (профилактических) мероприятий и обязательного соблюдения гражданами, индивидуальными предпринимателями и юридическими лицами санитарных правил как составной части осуществляемой ими деятельности; федерального государственного санитарно - эпидемиологического надзора (ст. 2 Федерального закона № 52 - ФЗ).</text:p>
      <text:p text:style-name="P4">В соответствии СанПиН 1.2.3685-21 «Гигиенические нормативы и требования к обеспечению безопасности и (или) безвредности для человека факторов среды обитания» раздел 3 «Нормы качества и безопасности воды» таблица 3.3 (№ п/п 2) Обобщенные <text:soft-page-break/>показатели качества различных видов вод, кроме технической воды по содержанию жесткости общей норматив – не более 7 мг-экв./дм3.</text:p>
      <text:p text:style-name="P4">Неудовлетворительное качество питьевой воды является фактором риска для развития болезней среди населения. Высокая жесткость ухудшает органолептические свойства питьевой воды, придавая ей горьковатый вкус и оказывая отрицательное действие на органы пищеварения. Соли кальция и магния, соединяясь с животными белками, оседают на стенках пищевода, желудка, кишечника, осложняют их перистальтику (сокращение), вызывают дисбактериоз, нарушают работу ферментов и в конечном итоге отравляют организм. Высокая жесткость так же способствует росту мочевых камней и развитию мочекаменной болезни.</text:p>
      <text:p text:style-name="P4">В судебном заседании установлено, что МУП зарегистрировано в качестве юридического лица 30.06.2021 и является действующим юридическим лицом, одним из основных видов деятельности которого является забор, очистка и распределение воды, что подтверждается выпиской из Единого государственного реестра юридических лиц от 24.04.2024.</text:p>
      <text:p text:style-name="P4">МУП постановлением администрации Краснинского муниципального района от 28.01.2022 № 26а наделено статусом гарантирующей организации, осуществляющей холодное водоснабжение на территории Краснинского муниципального района, в связи с чем обязана соблюдать требования санитарно-эпидемиологического законодательства при организации водоснабжения населения. Указанное предприятие также владеет сетями водоснабжения района на праве хозяйственного ведения.</text:p>
      <text:p text:style-name="P4">Из материалов дела следует, что Территориальным отделом Управления Роспотребнадзора по Липецкой области в Лебедянском, Краснинском районах проводились исследования проб питьевой воды из артезианской скважины (№ по ГВК), расположенной в с. <text:s/>(южная окраина села).</text:p>
      <text:p text:style-name="P4">Согласно протоколу лабораторных исследований, испытаний филиала ФБУЗ «Центр гигиены и эпидемиологии в Липецкой области» в Лебедянском районе № МЛ.03.2.1020 от 09.08.2023, в отобранной и исследованной пробе воды питьевой из артезианской скважины № по ГВК с. <text:s/>(южная окраина сел<text:span text:style-name="T3">А</text:span>) Краснинского района содержание жесткости общей составляет 8,8+1,3 мг-экв./дм3, при гигиеническом нормативе – не более 7 мг-экв./дм3.</text:p>
      <text:p text:style-name="P4">Таким образом, абонентам с. с использованием централизованной системы водоснабжения поставляется питьевая вода ненадлежащего качества, т.е. несоответствующая требованиям СанПиН 1.2.3685-21 «Гигиенические нормативы и требования к обеспечению безопасности и (или) безвредности для человека факторов среды обитания» по содержанию жесткости общей.</text:p>
      <text:p text:style-name="P4">Довод ответчика МУП о том, что показатели питьевой воды из артезианской скважины № по ГВК, Липецкая область, с. находятся в пределах нормы согласно протоколу лабораторных исследований, испытаний филиал ФБУЗ «Центр гигиены и эпидемиологии в Липецкой области» № 48-01-18/00870-24 от 28.02.2024, судом отвергаются, как необоснованные, поскольку в соответствии с вышеуказанным протоколом содержание жесткости общей составляет 9,0+1,3 мг-экв./дм3, при гигиеническом нормативе - не более 7 мг-экв./дм3, что не соответствует требованиям СанПиН 1.2.3685-21 «Гигиенические нормативы и требования к обеспечению безопасности и (или) безвредности для человека факторов среды обитания» по содержанию жесткости общей.</text:p>
      <text:p text:style-name="P4">Таким образом, ответчик не представил суду доказательств соответствия подаваемой населению питьевой воды требованиям санитарных норм и правил.</text:p>
      <text:p text:style-name="P4">Несоблюдение МУП «Краснинский водоканал» возложенных законом обязанностей по обеспечению населения водой гарантированного качества нарушает санитарно-эпидемиологическое благополучие неопределенного круга лиц и создает опасность причинения вреда окружающей среде и здоровью населения.</text:p>
      <text:p text:style-name="P4">Бездействие ответчика нарушает гарантированные статьей 42 Конституции РФ, Федеральным законом от 30.03.1999 № 52 - ФЗ «О санитарно - эпидемиологическом благополучии населения» право граждан РФ (неопределенного круга лиц) на благоприятную <text:soft-page-break/>окружающую среду и среду обитания, на ее защиту от негативного воздействия хозяйственной деятельности, на стабильное и качественное удовлетворение жизненно-важных потребностей в питьевой воде.</text:p>
      <text:p text:style-name="P4">На основании изложенного, суд находит исковые требования Территориального отдела Управления Роспотребнадзора по Липецкой области в Лебедянском, Краснинском районах, обоснованными и подлежащими удовлетворению в полном объеме.</text:p>
      <text:p text:style-name="P4">В соответствии со статьей 206 Гражданского процессуального кодекса Российской Федерации при принятии решения суда, обязывающего ответчика совершить определенные действия, не связанные с передачей имущества или денежных сумм, в случае, если указанные действия могут быть совершены только ответчиком, суд устанавливает в решении срок, в течение которого решение суда должно быть исполнено.</text:p>
      <text:p text:style-name="P4">При установлении конкретного срока для обеспечения подачи питьевой воды гарантированного качества, суд исходит из объема работ, который следует совершить ответчику в целях устранения в полном объеме допущенных нарушений природоохранного законодательства, мнения представителя истца, поэтому для исполнения решения суда устанавливает срок – до 01.06.2025.</text:p>
      <text:p text:style-name="P4">Согласно части 1 статьи 103 Гражданского процессуального кодекса РФ издержки, понесенные судом в связи с рассмотрением дела, и государственная пошлина, от уплаты которых истец был освобожден, взыскиваются с ответчика, не освобожденного от уплаты судебных расходов, пропорционально удовлетворенной части исковых требований. В этом случае взысканные суммы зачисляются в доход бюджета, за счет средств которого они были возмещены, а государственная пошлина - в соответствующий бюджет согласно нормативам отчислений, установленным бюджетным законодательством Российской Федерации.</text:p>
      <text:p text:style-name="P4">Истец при подаче иска согласно подпункту 13 пункта 1 статьи 333.36 Налогового кодекса Российской Федерации был освобожден от уплаты государственной пошлины, размер которой на момент подачи иска следовало определять в соответствии с подпунктом 3 пункта 1 статьи 333.19 Налогового кодекса РФ как при подаче заявления неимущественного характера для физических лиц в размере 300 рублей, поскольку направлены на защиту интересов неопределенного круга лиц, то есть физических лиц.</text:p>
      <text:p text:style-name="P4">Таким образом, взысканию с ответчика в бюджет муниципального образования Краснинского района Липецкой области подлежит государственная пошлина в размере 300 рублей.</text:p>
      <text:p text:style-name="P4">На основании изложенного и руководствуясь ст. ст. 194-199 ГПК РФ,</text:p>
      <text:p text:style-name="P4"/>
      <text:p text:style-name="P3">Р Е Ш И Л :</text:p>
      <text:p text:style-name="P3"/>
      <text:p text:style-name="P4">Исковое заявление Управления Роспотребнадзора по Липецкой области в Лебедянском, Краснинском районах в интересах неопределенного круга лиц к <text:span text:style-name="T3">МУП </text:span>об обязании ответчика устранить нарушения санитарного законодательства удовлетворить.</text:p>
      <text:p text:style-name="P4">Возложить на <text:span text:style-name="T3">МУП</text:span> (ИНН , ОГРН ) в срок до 01.06.2025 обязанность обеспечить подачу населению с. в водопроводную сеть артезианской скважиной (№ по ГВК ), расположенной в с. (южная окраина села), питьевой воды гарантированного качества в соответствие с требованиями СанПиН 1.2.3685-21 «Гигиенические нормативы и требования к обеспечению безопасности и (или) безвредности для человека факторов среды обитания».</text:p>
      <text:p text:style-name="P5">Взыскать с <text:span text:style-name="T3">МУП</text:span> (ИНН , ОГРН ) <text:s/>для зачисления в бюджет Краснинского муниципального района Липецкой области государственную пошлину в сумме <text:span text:style-name="T4">ХХХ </text:span>рублей.</text:p>
      <text:p text:style-name="P4">Решение может быть обжаловано в Липецкий областной суд через Становлянский районный суд Липецкой области в течение месяца со дня вынесения.</text:p>
      <text:p text:style-name="P4">Председательствующий Е.И. Родионов</text:p>
      <text:p text:style-name="P4">Решение суда в окончательной форме принято 01 июля 2024 года.</text:p>
      <text:p text:style-name="P6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, sans-serif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ahoma" svg:font-family="Tahoma" style:font-family-generic="system" style:font-pitch="variable"/>
    <style:font-face style:name="Tinos" svg:font-family="Tino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Tahoma" style:font-size-asian="10.5pt" style:language-asian="zh" style:country-asian="CN" style:font-name-complex="Droid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Tahoma" style:font-size-asian="10.5pt" style:language-asian="zh" style:country-asian="CN" style:font-name-complex="Droid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Tahoma" style:font-family-asian="Tahoma" style:font-family-generic-asian="system" style:font-pitch-asian="variable" style:font-size-asian="14pt" style:font-name-complex="Droid Sans1" style:font-family-complex="'Droid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" style:font-family-complex="'Droid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Droid Sans" style:font-family-complex="'Droid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" style:font-family-complex="'Droid Sans'" style:font-family-generic-complex="swiss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14T08:35:15.200336351</meta:creation-date>
    <dc:date>2025-05-07T08:32:09.958032310</dc:date>
    <meta:editing-duration>PT8M50S</meta:editing-duration>
    <meta:editing-cycles>3</meta:editing-cycles>
    <meta:generator>LibreOffice/24.8.3.2$Linux_X86_64 LibreOffice_project/480$Build-2</meta:generator>
    <meta:document-statistic meta:table-count="0" meta:image-count="0" meta:object-count="0" meta:page-count="5" meta:paragraph-count="54" meta:word-count="2240" meta:character-count="18342" meta:non-whitespace-character-count="16097"/>
  </office:meta>
</office:document-meta>
</file>