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, sans-serif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ahoma" svg:font-family="Tahoma" style:font-family-generic="system" style:font-pitch="variable"/>
    <style:font-face style:name="Tinos" svg:font-family="Tinos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orphans="2" fo:widows="2" fo:text-indent="1.27cm" style:auto-text-indent="false"/>
      <style:text-properties fo:font-variant="normal" fo:text-transform="none" fo:color="#000000" loext:opacity="100%" style:font-name="Tinos" fo:font-size="13pt" fo:letter-spacing="normal" fo:font-style="normal" fo:font-weight="normal" style:font-size-asian="13pt" style:font-size-complex="13pt"/>
    </style:style>
    <style:style style:name="P2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1.27cm" style:auto-text-indent="false"/>
      <style:text-properties style:font-name="Tinos" fo:font-size="13pt" style:font-size-asian="13pt" style:font-size-complex="13pt"/>
    </style:style>
    <style:style style:name="P3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orphans="2" fo:widows="2" fo:text-indent="1.27cm" style:auto-text-indent="false"/>
      <style:text-properties fo:font-variant="normal" fo:text-transform="none" fo:color="#000000" loext:opacity="100%" style:font-name="Tinos" fo:font-size="13pt" fo:letter-spacing="normal" fo:font-style="normal" fo:font-weight="normal" style:font-size-asian="13pt" style:font-size-complex="13pt"/>
    </style:style>
    <style:style style:name="P4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1.27cm" style:auto-text-indent="false"/>
      <style:text-properties fo:font-variant="normal" fo:text-transform="none" fo:color="#000000" loext:opacity="100%" style:font-name="Tinos" fo:font-size="13pt" fo:letter-spacing="normal" fo:font-style="normal" fo:font-weight="normal" style:font-size-asian="13pt" style:font-size-complex="13pt"/>
    </style:style>
    <style:style style:name="P5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1.27cm" style:auto-text-indent="false"/>
      <style:text-properties fo:font-variant="normal" fo:text-transform="none" fo:color="#000000" loext:opacity="100%" style:font-name="Tinos" fo:font-size="13pt" fo:letter-spacing="normal" fo:font-style="normal" fo:font-weight="normal" officeooo:paragraph-rsid="0006f248" style:font-size-asian="13pt" style:font-size-complex="13pt"/>
    </style:style>
    <style:style style:name="P6" style:family="paragraph" style:parent-style-name="Standard">
      <style:paragraph-properties fo:line-height="100%"/>
      <style:text-properties style:font-name="Tinos" fo:font-size="13pt" style:font-size-asian="13pt" style:font-size-complex="13pt"/>
    </style:style>
    <style:style style:name="T1" style:family="text">
      <style:text-properties fo:font-variant="normal" fo:text-transform="none" fo:color="#000000" loext:opacity="100%" fo:letter-spacing="normal" fo:font-style="normal" fo:font-weight="normal" officeooo:rsid="0008a5cb"/>
    </style:style>
    <style:style style:name="T2" style:family="text">
      <style:text-properties fo:font-variant="normal" fo:text-transform="none" fo:color="#000000" loext:opacity="100%" fo:letter-spacing="normal" fo:font-style="normal" fo:font-weight="normal"/>
    </style:style>
    <style:style style:name="T3" style:family="text">
      <style:text-properties officeooo:rsid="0008a5cb"/>
    </style:style>
    <style:style style:name="T4" style:family="text">
      <style:text-properties officeooo:rsid="0006f248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T1">№</text:span><text:span text:style-name="T2">2-А150/2024</text:span></text:p>
      <text:p text:style-name="P3">Р Е Ш Е Н И Е</text:p>
      <text:p text:style-name="P3">ИМЕНЕМ РОССИЙСКОЙ ФЕДЕРАЦИИ</text:p>
      <text:p text:style-name="P3"/>
      <text:p text:style-name="P4">24 июня <text:span text:style-name="T3">2024 </text:span>года                 село Красное Липецкой области</text:p>
      <text:p text:style-name="P4">Становлянский районный суд Липецкой области в составе:</text:p>
      <text:p text:style-name="P4">председательствующего<text:tab/><text:tab/>Родионова Е.И.,</text:p>
      <text:p text:style-name="P4">при секретаре<text:tab/><text:tab/><text:tab/>Ковыловой В.В.,</text:p>
      <text:p text:style-name="P4">рассмотрев в открытом судебном заседании в помещении суда гражданское дело по исковому заявлению Территориального отдела Управления Роспотребнадзора по Липецкой области в Лебедянском, Краснинском районах в интересах неопределенного круга лиц к <text:span text:style-name="T4">МУП </text:span>об обязании ответчика устранить нарушения санитарного законодательства,-</text:p>
      <text:p text:style-name="P3">У С Т А Н О В И Л:</text:p>
      <text:p text:style-name="P3"/>
      <text:p text:style-name="P4">Территориальный отдел Управления Роспотребнадзора по Липецкой области в Лебедянском, Краснинском районах в интересах неопределенного круга лиц обратился в суд с иском к МУП о возложении обязанности в срок до 01.06.2025 обеспечить проведение мероприятий, направленных на приведение качества питьевой воды, подаваемой населению с. в водопроводную сеть артезианской скважиной (№ по ГВК), расположенной в с.(около МТФ), в соответствие с требованиями СанПиН 1.2.3685-21 «Гигиенические нормативы и требования к обеспечению безопасности и (или) безвредности для человека факторов среды обитания», ссылаясь на то, что в результате изучения данных производственного лабораторного контроля было установлено, что абонентам с. поставляется вода ненадлежащего качества. Указанные нарушения создают угрозу для нарушения прав граждан на охрану здоровья и благоприятную окружающую среду, создают угрозу жизни и здоровья.</text:p>
      <text:p text:style-name="P4">Представитель истца Территориального отдела Управления Роспотребнадзора по Липецкой области в Лебедянском, Краснинском районах в судебное заседание не явился, о времени месте судебного заседания о времени и месте судебного заседания извещен своевременно и надлежащим образом, в материалах дела имеются заявления с просьбой рассмотреть дело в свое отсутствие, в отзыве на письменное объяснение МУП от 17.06.2024 просил удовлетворить заявленные требования в полном объеме, указав на необоснованность доводов, изложенных в письменных объяснениях ответчика.</text:p>
      <text:p text:style-name="P4">Представитель ответчика МУП в судебное заседание не явился, о месте и времени судебного заседания извещен в установленном законом порядке, 27.05.2024 обратился с заявлением, в котором просил о рассмотрении дела в свое отсутствие, указав на то, что исковые требования не признает.</text:p>
      <text:p text:style-name="P4">Согласно письменным объяснениям от 21.05.2024 № 627 просил принять во внимание, что согласно протоколу лабораторных исследований, испытаний филиал ФБУЗ «Центр гигиены и эпидемиологии в Липецкой области» № 48-01-18/00943-24 от 28.02.2024, в отобранной и исследованной пробе воды питьевой из артезианской скважины № по ГВК <text:s/>с. <text:s/>(около МТФ) <text:s/>показатели питьевой воды из артезианской скважины находятся в пределах нормы. Вышеуказанная артезианская скважина не принадлежит МУП, так как 15.04.2022 между собственником ИП и МУП был заключен временный договор аренды объектов водоснабжения и водоотведения в <text:soft-page-break/>целях осуществления деятельности по оказанию услуг водоснабжения и водоотведения. 15.02.2024 между администрацией Краснинского муниципального района и управлением жилищно-коммунального хозяйства Липецкой области было подписано соглашение № 10 «О предоставлении субсидий бюджету Краснинского муниципального района из областного бюджета на реализацию программ, наплавленных на организацию холодного водоснабжения населения и (или) водоотведения в части строительства, реконструкции (модернизации), приобретения объектов капитального строительства». Согласно Приложению №1 к Соглашению №10 от 15.02.2024 разработка проектной документации разведочно-эксплутационной и строительство скважины с. запланирована на 2025 год. Срок ввода объекта в эксплуатацию в соответствии с заключенным контрактом запланирован па 01.10.2025. Строительство сетей водоснабжения по ул. <text:s/>с. запланированы на 2025 год, а введены в эксплуатацию будут 01.03.2026.</text:p>
      <text:p text:style-name="P4">Изучив материалы дела, суд находит иск обоснованным и подлежащим удовлетворению.</text:p>
      <text:p text:style-name="P4">В соответствии со ст. 46 Гражданского процессуального кодекса Российской Федерации в случаях, предусмотренных законом, органы государственной власти, органы местного самоуправления, организации или граждане вправе обратиться в суд с заявлением в защиту прав, свобод и законных интересов других лиц по их просьбе либо в защиту прав, свобод и законных интересов неопределенного круга лиц.</text:p>
      <text:p text:style-name="P4">Согласно пп.2 п.1 ст. 51 Федерального закона от 30.03.1999 №52-ФЗ «О санитарно-эпидемиологическом благополучии населения» (Далее - Федеральный закон №52-ФЗ) главные государственные санитарные врачи и их заместители наделены полномочиями предъявлять иски в суд в случае нарушения санитарного законодательства.</text:p>
      <text:p text:style-name="P4">Согласно п.п.1,2 ст.25 Федерального закона от 07.12.2011 <text:span text:style-name="T3">№</text:span> 416-ФЗ (ред. от 13.06.2023) "О водоснабжении и водоотведении" производственный контроль качества питьевой воды, горячей воды, подаваемой абонентам с использованием централизованных систем водоснабжения, включает в себя отбор проб воды, проведение лабораторных исследований и испытаний на соответствие воды установленным требованиям и контроль за выполнением санитарно-противоэпидемических (профилактических) мероприятий в процессе водоснабжения; производственный контроль качества питьевой воды, горячей воды осуществляется организацией, осуществляющей соответственно холодное водоснабжение или горячее водоснабжение. Порядок осуществления производственного контроля качества питьевой воды, горячей воды устанавливается Правительством Российской Федерации в соответствии с законодательством Российской Федерации в области обеспечения санитарно-эпидемиологического благополучия населения с учетом особенностей, предусмотренных настоящим Федеральным законом.</text:p>
      <text:p text:style-name="P4">В соответствии с Правилами осуществления производственного контроля качества и безопасности питьевой воды, горячей воды, утвержденными постановлением Правительства РФ от 06.01.2015 <text:span text:style-name="T3">№</text:span> 10 "О порядке осуществления производственного контроля качества и безопасности питьевой воды, горячей воды" отбор проб воды осуществляется организацией, осуществляющей водоснабжение, или по ее поручению иной организацией, действующей на основании договора с этой организацией; организация, осуществляющая водоснабжение, указывает данные, полученные по результатам лабораторных исследований и испытаний, проведенных в рамках производственного контроля, в журнале контроля качества воды, который <text:soft-page-break/>ведется в бумажной форме или в электронном виде; оформленные результаты лабораторных исследований и испытаний являются документальным подтверждением соответствия либо несоответствия качества воды нормативным требованиям, предъявляемым к качеству воды законодательством Российской Федерации в области санитарно-эпидемиологического благополучия населения; организация, осуществляющая водоснабжение, в течение 3 рабочих дней со дня получения результатов лабораторных исследований и испытаний, свидетельствующих о несоответствии качества воды установленным требованиям, направляет территориальному органу выписку из журнала контроля качества воды (любым способом, позволяющим подтвердить факт и дату получения выписки территориальным органом).</text:p>
      <text:p text:style-name="P4">В соответствии СанПиН 1.2.3685-21 «Гигиенические нормативы и требования к обеспечению безопасности и (или) безвредности для человека факторов среды обитания»</text:p>
      <text:p text:style-name="P4">раздел 3 «Нормы качества и безопасности воды» таблица 3.3 (№ п/п 2) Обобщенные показатели качества различных видов вод, кроме технической воды по содержанию жесткости общей норматив – не более 7 мг-экв./дм3.</text:p>
      <text:p text:style-name="P4">В соответствии со ст. 18 Федерального закона №52-ФЗ, водные объекты, используемые в целях питьевого и хозяйственно - бытового водоснабжения, в том числе водные объекты, расположенные в границах городских и сельских населенных пунктов, не должны являться источниками биологических, химических и физических факторов вредного воздействия на человека. Критерии безопасности и (или) безвредности для человека водных объектов, в том числе предельно допустимые концентрации в воде химических, биологических веществ устанавливаются санитарными правилами.</text:p>
      <text:p text:style-name="P4">В соответствии с п. 1 ст. 19 Федерального закона №52-ФЗ питьевая вода должна быть безопасной в эпидемиологическом отношении, безвредной по химическому составу и должна иметь благоприятные органолептические свойства.</text:p>
      <text:p text:style-name="P4">Согласно п. 2 ст. 19 Федерального закона № 52-ФЗ, организации, осуществляющие холодное водоснабжение с использованием централизованных систем холодного водоснабжения, обязаны обеспечить соответствие качества питьевой воды указанных систем санитарно-эпидемиологическим требованиям.</text:p>
      <text:p text:style-name="P4">В соответствии с п. 3 ст. 39 Федерального закона № 52-ФЗ, соблюдение санитарных правил является обязательным для граждан, индивидуальных предпринимателей и юридических лиц.</text:p>
      <text:p text:style-name="P4">В соответствии со ст. 11 Федерального закона № 52-ФЗ, юридические лица в соответствии с осуществляемой ими деятельностью обязаны выполнять требования санитарного законодательства, а также постановлений, предписаний осуществляющих федеральный государственный санитарно-эпидемиологический надзор должностных лиц.</text:p>
      <text:p text:style-name="P4">Согласно Положения об Управлении Федеральной службы по надзору в сфере защиты прав потребителей и благополучия человека по Липецкой области, утвержденного приказом Федеральной службы по надзору в сфере защиты прав потребителей и благополучия человека от 10.07.2012 № 729, к полномочиям Управления относится деятельность по предупреждению, обнаружению, пресечению нарушений законодательства РФ в области обеспечения санитарно-эпидемиологического благополучия человека и защиты прав потребителей в целях охраны здоровья населения и среды обитания, а также применять предусмотренные <text:soft-page-break/>законодательством Российской Федерации меры ограничительного, предупредительного и профилактического характера, направленные на недопущение и (или) пресечение нарушений юридическими лицами, индивидуальными предпринимателями и гражданами обязательных требований в установленной сфере деятельности, а также меры по ликвидации последствий указанных нарушений.</text:p>
      <text:p text:style-name="P4">Статьи 41, 42 Конституции РФ закрепляют права человека на охрану здоровья и благоприятную окружающую среду.</text:p>
      <text:p text:style-name="P4">Право граждан на охрану здоровья и благоприятную окружающую среду реализуется, в том числе, путем обеспечения санитарно-эпидемиологического благополучия.</text:p>
      <text:p text:style-name="P4">Федеральный закон от 30.03.1999 №52 - ФЗ «О санитарно - эпидемиологическом благополучии населения» направлен на обеспечение санитарно-эпидемиологического благополучия населения как одного из основных условий реализации конституционных прав граждан на охрану здоровья и благоприятную окружающую среду.</text:p>
      <text:p text:style-name="P4">Санитарно - эпидемиологическое благополучие населения - состояние здоровья населения, среды обитания человека, при котором отсутствует вредное воздействие факторов среды обитания на человека, и обеспечиваются благоприятные условия его жизнедеятельности (ст.1 Федерального закона №52 - ФЗ). Вредное воздействие на человека - воздействие факторов среды обитания, создающее угрозу жизни или здоровью человека либо угрозу жизни или здоровью будущих поколений.</text:p>
      <text:p text:style-name="P4">Согласно ст. 8 Федерального закона РФ №52 - ФЗ, граждане имеют право на благоприятную среду обитания, факторы которой не оказывают вредного воздействия на человека.</text:p>
      <text:p text:style-name="P4">Санитарно - эпидемиологическое благополучие населения обеспечивается, помимо всего прочего, посредством выполнения санитарно - противоэпидемических (профилактических) мероприятий и обязательного соблюдения гражданами, индивидуальными предпринимателями и юридическими лицами санитарных правил как составной части осуществляемой ими деятельности; федерального государственного санитарно - эпидемиологического надзора (ст. 2 Федерального закона №52 - ФЗ).</text:p>
      <text:p text:style-name="P4">В соответствии СанПиН 1.2.3685-21 «Гигиенические нормативы и требования к обеспечению безопасности и (или) безвредности для человека факторов среды обитания»</text:p>
      <text:p text:style-name="P4">раздел 3 «Нормы качества и безопасности воды» таблица 3.13 (№ п/п 859) величина предельно-допустимой концентрации нитратов в воде питьевой системы централизованного водоснабжения, воде подземных водных объектов хозяйственно-питьевого водопользования – 45,0 мг/л.</text:p>
      <text:p text:style-name="P4">Неудовлетворительное качество питьевой воды является фактором риска для развития болезней среди населения. Нитраты опасны тем, что они накапливаются в организме, поражают ЖКТ, страдает сердечно-сосудистая система, нарушается обмен веществ. Из-за способности нитратов вступать в реакции с йодом страдает щитовидная железа. Очень опасно употреблять воду с нитратами детям в возрасте до одного года. Восстанавливающие свойства организма развиваются только после первого года жизни ребенка, поэтому употребление воды с высоким содержанием нитратов может вызвать задержку роста и нарушение работы сердечной системы.</text:p>
      <text:p text:style-name="P4">В судебном заседании установлено, что МУП <text:s/>зарегистрировано в качестве юридического лица 30.06.2021 и является действующим юридическим лицом, одним <text:soft-page-break/>из основных видов деятельности которого является забор, очистка и распределение воды, что подтверждается выпиской из Единого государственного реестра юридических лиц от 24.04.2024.</text:p>
      <text:p text:style-name="P4">МУП постановлением администрации Краснинского муниципального района от 28.01.2022 № 26а наделено статусом гарантирующей организации, осуществляющей холодное водоснабжение на территории Краснинского муниципального района, в связи с чем обязана соблюдать требования санитарно-эпидемиологического законодательства при организации водоснабжения населения. Указанное предприятие также владеет сетями водоснабжения района на праве хозяйственного ведения.</text:p>
      <text:p text:style-name="P4">Из материалов дела следует, что Территориальным отделом Управления Роспотребнадзора по Липецкой области в Лебедянском, Краснинском районах проводились исследования проб питьевой воды из артезианской скважины (№ по ГВК ), расположенной в с. <text:s/>(около МТФ).</text:p>
      <text:p text:style-name="P4">Согласно протоколу лабораторных исследований, испытаний филиала ФБУЗ «Центр гигиены и эпидемиологии в Липецкой области» в Лебедянском районе № МЛ.03.2.303 от 21.04.2023, в отобранной и исследованной пробе воды питьевой из артезианской скважины № по ГВК <text:s/>с. (около МТФ) <text:s/>содержание нитратов составляет 63,8+9,6 мг/л, при гигиеническом нормативе – не более 45 мг/л.</text:p>
      <text:p text:style-name="P4">Таким образом, абонентам с. с использованием централизованной системы водоснабжения поставляется питьевая вода ненадлежащего качества, т.е. несоответствующая требованиям СанПиН 1.2.3685-21 «Гигиенические нормативы и требования к обеспечению безопасности и (или) безвредности для человека факторов среды обитания» по содержанию нитратов.</text:p>
      <text:p text:style-name="P4">Довод ответчика МУП <text:s/>о том, что показатели питьевой воды из артезианской скважины № по ГВК с. <text:s/>(около МТФ) находятся в пределах нормы согласно протоколу лабораторных исследований, испытаний филиал ФБУЗ «Центр гигиены и эпидемиологии в Липецкой области» №48-01-18/00943-24 от 28.02.2024, судом отвергаются, как необоснованные, поскольку в соответствии с вышеуказанным протоколом в отобранной и исследованной пробе питьевой воды из вышеуказанной артезианской скважины нитраты не определялись. В разделе протокола № 12. «Результаты испытаний» в перечне определяемых показателей – нитраты, как показатель отсутствуют.</text:p>
      <text:p text:style-name="P4">Довод ответчика МУП о том, что артезианская скважина№ по ГВК с. <text:s/>(около МТФ) не принадлежит <text:span text:style-name="T4">МУП </text:span>на праве собственности, а предприятие только арендует ее ИП правового значения не имеет, поскольку не освобождает МУП <text:s/>(являющейся гарантирующей организацией, осуществляющей холодное водоснабжение по заключенным договорам холодного водоснабжения, гарантирующим поставщиком питьевой воды на территории Краснинского района) от обязанности по обеспечению населения водой гарантированного качества.</text:p>
      <text:p text:style-name="P4">Таким образом, ответчик не представил суду доказательств соответствия подаваемой населению питьевой воды требованиям санитарных норм и правил.</text:p>
      <text:p text:style-name="P4">Несоблюдение МУП <text:s/>возложенных законом обязанностей по обеспечению населения водой гарантированного качества нарушает санитарно-эпидемиологическое благополучие неопределенного круга лиц и создает опасность причинения вреда окружающей среде и здоровью населения.</text:p>
      <text:p text:style-name="P4">Бездействие ответчика нарушает гарантированные статьей 42 Конституции РФ, Федеральным законом от 30.03.1999 г. №52 - ФЗ «О санитарно - эпидемиологическом <text:soft-page-break/>благополучии населения» право граждан РФ (неопределенного круга лиц) на благоприятную окружающую среду и среду обитания, на ее защиту от негативного воздействия хозяйственной деятельности, на стабильное и качественное удовлетворение жизненно-важных потребностей в питьевой воде.</text:p>
      <text:p text:style-name="P4">На основании изложенного, суд находит исковые требования Территориального отдела Управления Роспотребнадзора по Липецкой области в Лебедянском, Краснинском районах, обоснованными и подлежащими удовлетворению в полном объеме.</text:p>
      <text:p text:style-name="P4">В соответствии со статьей 206 Гражданского процессуального кодекса Российской Федерации при принятии решения суда, обязывающего ответчика совершить определенные действия, не связанные с передачей имущества или денежных сумм, в случае, если указанные действия могут быть совершены только ответчиком, суд устанавливает в решении срок, в течение которого решение суда должно быть исполнено.</text:p>
      <text:p text:style-name="P4">При установлении конкретного срока для обеспечения подачи питьевой воды гарантированного качества, суд исходит из объема работ, который следует совершить ответчику в целях устранения в полном объеме допущенных нарушений природоохранного законодательства, мнения представителя истца, поэтому для исполнения решения суда устанавливает срок – до 01.06.2025.</text:p>
      <text:p text:style-name="P4">Согласно части 1 статьи 103 Гражданского процессуального кодекса РФ издержки, понесенные судом в связи с рассмотрением дела, и государственная пошлина, от уплаты которых истец был освобожден, взыскиваются с ответчика, не освобожденного от уплаты судебных расходов, пропорционально удовлетворенной части исковых требований. В этом случае взысканные суммы зачисляются в доход бюджета, за счет средств которого они были возмещены, а государственная пошлина - в соответствующий бюджет согласно нормативам отчислений, установленным бюджетным законодательством Российской Федерации.</text:p>
      <text:p text:style-name="P4">Истец при подаче иска согласно подпункту 13 пункта 1 статьи 333.36 Налогового кодекса Российской Федерации был освобожден от уплаты государственной пошлины, размер которой на момент подачи иска следовало определять в соответствии с подпунктом 3 пункта 1 статьи 333.19 Налогового кодекса РФ как при подаче заявления неимущественного характера для физических лиц в размере 300 рублей, поскольку направлены на защиту интересов неопределенного круга лиц, то есть физических лиц.</text:p>
      <text:p text:style-name="P4">Таким образом, взысканию с ответчика в бюджет муниципального образования Краснинского района Липецкой области подлежит государственная пошлина в размере ... рублей.</text:p>
      <text:p text:style-name="P4">На основании изложенного и руководствуясь ст. ст. 194-199 ГПК РФ,</text:p>
      <text:p text:style-name="P3">Р Е Ш И Л :</text:p>
      <text:p text:style-name="P4">Исковое заявление Управления Роспотребнадзора по Липецкой области в Лебедянском, Краснинском районах в интересах неопределенного круга лиц к <text:span text:style-name="T4">МУП </text:span>об обязании ответчика устранить нарушения санитарного законодательства удовлетворить.</text:p>
      <text:p text:style-name="P4">Возложить на <text:span text:style-name="T4">МУП</text:span> (ИНН , ОГРН ) в срок до 01.06.2025 обязанность обеспечить подачу населению с. <text:s/>Краснинского района в водопроводную сеть артезианской скважиной (№ по ГВК ), расположенной в с. <text:s/>(около МТФ), питьевой воды гарантированного качества в соответствие с требованиями СанПиН 1.2.3685-21 <text:soft-page-break/>«Гигиенические нормативы и требования к обеспечению безопасности и (или) безвредности для человека факторов среды обитания».</text:p>
      <text:p text:style-name="P5">Взыскать с <text:span text:style-name="T4">МУП</text:span> (ИНН , ОГРН ) для зачисления в бюджет Краснинского муниципального района Липецкой области государственную пошлину в сумме <text:span text:style-name="T3">ХХХ</text:span> рублей.</text:p>
      <text:p text:style-name="P4">Решение может быть обжаловано в Липецкий областной суд через Становлянский районный суд Липецкой области в течение месяца со дня вынесения.</text:p>
      <text:p text:style-name="P4">Председательствующий Е.И. Родионов</text:p>
      <text:p text:style-name="P4">Решение суда в окончательной форме принято 01 июля 2024 года.</text:p>
      <text:p text:style-name="P6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, sans-serif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ahoma" svg:font-family="Tahoma" style:font-family-generic="system" style:font-pitch="variable"/>
    <style:font-face style:name="Tinos" svg:font-family="Tino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Tahoma" style:font-size-asian="10.5pt" style:language-asian="zh" style:country-asian="CN" style:font-name-complex="Droid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Tahoma" style:font-size-asian="10.5pt" style:language-asian="zh" style:country-asian="CN" style:font-name-complex="Droid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Tahoma" style:font-family-asian="Tahoma" style:font-family-generic-asian="system" style:font-pitch-asian="variable" style:font-size-asian="14pt" style:font-name-complex="Droid Sans1" style:font-family-complex="'Droid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" style:font-family-complex="'Droid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Droid Sans" style:font-family-complex="'Droid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" style:font-family-complex="'Droid Sans'" style:font-family-generic-complex="swiss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14T08:32:47.955313283</meta:creation-date>
    <dc:date>2025-05-05T13:22:22.510624004</dc:date>
    <meta:editing-duration>PT16M32S</meta:editing-duration>
    <meta:editing-cycles>3</meta:editing-cycles>
    <meta:generator>LibreOffice/24.8.5.2$Linux_X86_64 LibreOffice_project/480$Build-2</meta:generator>
    <meta:document-statistic meta:table-count="0" meta:image-count="0" meta:object-count="0" meta:page-count="7" meta:paragraph-count="59" meta:word-count="2374" meta:character-count="19484" meta:non-whitespace-character-count="17130"/>
  </office:meta>
</office:document-meta>
</file>